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0826in"/>
    </style:style>
    <style:style style:name="TableColumn3" style:family="table-column">
      <style:table-column-properties style:column-width="1.4194in"/>
    </style:style>
    <style:style style:name="TableColumn4" style:family="table-column">
      <style:table-column-properties style:column-width="1.4201in"/>
    </style:style>
    <style:style style:name="TableColumn5" style:family="table-column">
      <style:table-column-properties style:column-width="1.4201in"/>
    </style:style>
    <style:style style:name="TableColumn6" style:family="table-column">
      <style:table-column-properties style:column-width="1.4215in"/>
    </style:style>
    <style:style style:name="Table1" style:family="table" style:master-page-name="MP0">
      <style:table-properties style:width="6.7638in" style:rel-width="100.04%" fo:margin-left="0in" table:align="left"/>
    </style:style>
    <style:style style:name="TableRow7" style:family="table-row">
      <style:table-row-properties style:min-row-height="0.2756in"/>
    </style:style>
    <style:style style:name="TableCell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2" style:family="table-row">
      <style:table-row-properties style:min-row-height="0.3937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23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24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25" style:parent-style-name="預設段落字型" style:family="text">
      <style:text-properties style:font-name-asian="標楷體" style:font-weight-complex="bold" fo:font-size="13pt" style:font-size-asian="13pt" style:font-size-complex="13pt"/>
    </style:style>
    <style:style style:name="TableRow26" style:family="table-row">
      <style:table-row-properties style:min-row-height="0.3937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1" style:family="table-row">
      <style:table-row-properties style:min-row-height="0.2756in"/>
    </style:style>
    <style:style style:name="TableCell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4" style:family="table-row">
      <style:table-row-properties style:min-row-height="0.3937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TableRow40" style:family="table-row">
      <style:table-row-properties style:min-row-height="0.3937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45" style:family="table-row">
      <style:table-row-properties style:min-row-height="0.39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-asian="標楷體" style:font-weight-complex="bold" fo:font-size="13pt" style:font-size-asian="13pt" style:font-size-complex="13pt"/>
    </style:style>
    <style:style style:name="TableRow50" style:family="table-row">
      <style:table-row-properties style:min-row-height="0.3937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-asian="標楷體" style:font-weight-complex="bold" fo:font-size="13pt" style:font-size-asian="13pt" style:font-size-complex="13pt"/>
    </style:style>
    <style:style style:name="TableRow54" style:family="table-row">
      <style:table-row-properties style:min-row-height="0.3937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59" style:family="table-row">
      <style:table-row-properties style:min-row-height="0.3937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64" style:family="table-row">
      <style:table-row-properties style:min-row-height="0.4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75" style:family="table-row">
      <style:table-row-properties style:min-row-height="0.4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85" style:family="table-row">
      <style:table-row-properties style:min-row-height="0.4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95" style:family="table-row">
      <style:table-row-properties style:min-row-height="0.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05" style:family="table-row">
      <style:table-row-properties style:min-row-height="0.4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15" style:family="table-row">
      <style:table-row-properties style:min-row-height="0.4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25" style:family="table-row">
      <style:table-row-properties style:min-row-height="0.4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35" style:family="table-row">
      <style:table-row-properties style:min-row-height="1.0236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40" style:family="table-row">
      <style:table-row-properties style:min-row-height="1.0236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5">
            <text:p text:style-name="P9">基本資料</text:p>
          </table:table-cell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>
            <text:p text:style-name="P14">教師姓名</text:p>
          </table:table-cell>
          <table:table-cell table:style-name="TableCell15" table:number-columns-spanned="4">
            <text:p text:style-name="P16"/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教師類別</text:p>
          </table:table-cell>
          <table:table-cell table:style-name="TableCell20" table:number-columns-spanned="4">
            <text:p text:style-name="P21"><text:span text:style-name="T22">□</text:span><text:span text:style-name="T23">專任教師　　</text:span><text:span text:style-name="T24">□</text:span><text:span text:style-name="T25">兼任教師</text:span>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所屬系別</text:p>
          </table:table-cell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5">
            <text:p text:style-name="P33">指導學生競賽獲獎事實</text:p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獲獎學年度</text:span></text:p>
          </table:table-cell>
          <table:table-cell table:style-name="TableCell38" table:number-columns-spanned="4">
            <text:p text:style-name="P39">學年度　　　　（西元<text:s text:c="6"/>年<text:s text:c="6"/>月）</text:p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競賽名稱</text:p>
          </table:table-cell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rows-spanned="2">
            <text:p text:style-name="P47">競賽類型</text:p>
          </table:table-cell>
          <table:table-cell table:style-name="TableCell48" table:number-columns-spanned="4">
            <text:p text:style-name="P49">□國際性　　　□全國性　　　□區域性　　　□私人機構</text:p>
          </table:table-cell>
          <table:covered-table-cell/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4">
            <text:p text:style-name="P53">□其他：＿＿＿＿＿＿＿＿＿＿＿＿＿＿＿＿</text:p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獲獎獎項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主辦單位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7">
            <text:p text:style-name="P66">指導學生</text:p>
          </table:table-cell>
          <table:table-cell table:style-name="TableCell67">
            <text:p text:style-name="P68">系級</text:p>
          </table:table-cell>
          <table:table-cell table:style-name="TableCell69">
            <text:p text:style-name="P70">姓名</text:p>
          </table:table-cell>
          <table:table-cell table:style-name="TableCell71">
            <text:p text:style-name="P72">系級</text:p>
          </table:table-cell>
          <table:table-cell table:style-name="TableCell73">
            <text:p text:style-name="P74">姓名</text:p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系主任簽章</text:p>
          </table:table-cell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系辦核章</text:p>
          </table:table-cell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</table:table-row>
      </table:table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513in" fo:margin-left="0.75in" fo:margin-bottom="0.7083in" fo:margin-right="0.7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2916in"/>
      </style:footer-style>
    </style:page-layout>
    <style:style style:name="P10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11" style:parent-style-name="頁尾" style:family="paragraph">
      <style:text-properties style:font-name="標楷體" style:font-name-asian="標楷體" fo:font-size="13pt" style:font-size-asian="13pt" style:font-size-complex="13pt"/>
    </style:style>
  </office:automatic-styles>
  <office:master-styles>
    <style:master-page style:name="MP0" style:page-layout-name="PL0">
      <style:header>
        <text:p text:style-name="P10">國立屏東大學管理學院指導學生獲獎證明</text:p>
      </style:header>
      <style:footer>
        <text:p text:style-name="P11">中　　　　華　　　　民　　　　國　　　　　　年　　　　　　月　　　　　　日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Windows 使用者</dc:creator>
    <meta:creation-date>2022-12-28T02:34:00Z</meta:creation-date>
    <dc:date>2022-12-29T00:55:00Z</dc:date>
    <meta:print-date>2022-12-27T03:24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34" meta:character-count="230" meta:row-count="1" meta:non-whitespace-character-count="197"/>
  </office:meta>
</office:document-meta>
</file>